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paragraph-properties fo:text-indent="0.3888in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style:snap-to-layout-grid="false" fo:line-height="0.3194in" fo:margin-left="0.2958in" fo:text-indent="-0.2958in">
        <style:tab-stops/>
      </style:paragraph-properties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style:snap-to-layout-grid="false" fo:margin-top="0.0625in" fo:line-height="0.3194in" fo:margin-left="0.2958in" fo:text-indent="-0.2958in">
        <style:tab-stops/>
      </style:paragraph-properties>
      <style:text-properties style:font-name="標楷體" style:font-name-asian="標楷體" fo:font-size="14pt" style:font-size-asian="14pt"/>
    </style:style>
    <style:style style:name="P36" style:parent-style-name="內文" style:family="paragraph">
      <style:paragraph-properties style:snap-to-layout-grid="false" fo:line-height="0.3194in" fo:margin-left="0.2958in" fo:text-indent="-0.2958in">
        <style:tab-stops/>
      </style:paragraph-properties>
      <style:text-properties style:font-name="標楷體" style:font-name-asian="標楷體" fo:font-size="14pt" style:font-size-asian="14pt"/>
    </style:style>
    <style:style style:name="P37" style:parent-style-name="內文" style:family="paragraph">
      <style:paragraph-properties style:snap-to-layout-grid="false" fo:margin-top="0.0625in" fo:line-height="0.3194in" fo:margin-left="0.2958in" fo:text-indent="-0.2958in">
        <style:tab-stops/>
      </style:paragraph-properties>
      <style:text-properties style:font-name="標楷體" style:font-name-asian="標楷體" fo:font-size="14pt" style:font-size-asian="14pt"/>
    </style:style>
    <style:style style:name="P38" style:parent-style-name="內文" style:family="paragraph">
      <style:paragraph-properties style:snap-to-layout-grid="false" fo:margin-top="0.0625in" fo:line-height="0.3194in" fo:margin-left="0.2958in" fo:text-indent="-0.2958in">
        <style:tab-stops/>
      </style:paragraph-properties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P40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專班學生參與確認書</text:p>
      <text:p text:style-name="P2"/>
      <text:p text:style-name="P3"><text:span text:style-name="T4">本人係</text:span><text:span text:style-name="T5">國立屏東大學不動產經營學系三</text:span><text:span text:style-name="T6">年級</text:span><text:span text:style-name="T7">學生</text:span><text:span text:style-name="T8"><text:s text:c="13"/></text:span><text:span text:style-name="T9">，確認參與學校與</text:span><text:span text:style-name="T10">1</text:span><text:span text:style-name="T11">家</text:span><text:span text:style-name="T12">合作</text:span><text:span text:style-name="T13">機構於</text:span><text:span text:style-name="T14">105</text:span><text:span text:style-name="T15">學年</text:span><text:span text:style-name="T16">度</text:span><text:span text:style-name="T17">共同開辦之</text:span><text:span text:style-name="T18">不動產仲介</text:span><text:span text:style-name="T19">學程(</text:span><text:span text:style-name="T20">105</text:span><text:span text:style-name="T21">年</text:span><text:span text:style-name="T22">8</text:span><text:span text:style-name="T23">月</text:span><text:span text:style-name="T24">1</text:span><text:span text:style-name="T25">日至</text:span><text:span text:style-name="T26">107</text:span><text:span text:style-name="T27">年</text:span><text:span text:style-name="T28">7</text:span><text:span text:style-name="T29">月</text:span><text:span text:style-name="T30">31</text:span><text:span text:style-name="T31">日</text:span><text:span text:style-name="T32">)，</text:span><text:span text:style-name="T33">並對下列事項有充分之認知(以勾選方式確認)：</text:span></text:p>
      <text:p text:style-name="P34">□<text:s/>學校已提供本學程輔導老師諮詢及聯繫方式等資訊</text:p>
      <text:p text:style-name="P35">□<text:s/>學程之課程規劃(如開課時序、需額外修習畢業學分未要求之課程等)</text:p>
      <text:p text:style-name="P36">□<text:s/>學程之結業標準(如需修習之學分數及規定之實習期間等)</text:p>
      <text:p text:style-name="P37">□<text:s/>校外實習課程應注意事項及相關權益(包含是否有實習津貼、實習機構之選擇限於本學程合作廠商等)</text:p>
      <text:p text:style-name="P38">□<text:s/>結業後之就業與發展(含合作機構預計之聘用條件，如薪資、工作地點及發展願景等)</text:p>
      <text:p text:style-name="P39"/>
      <text:p text:style-name="P40">確認人<text:s text:c="14"/></text:p>
      <text:p text:style-name="P41"/>
      <text:p text:style-name="P42"/>
      <text:p text:style-name="P43"><text:span text:style-name="T44">中華民國 <text:s text:c="3"/>年 <text:s text:c="3"/>月 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16-09-23T05:03:00Z</meta:creation-date>
    <dc:date>2016-09-23T05:04:00Z</dc:date>
    <meta:template xlink:href="Normal" xlink:type="simple"/>
    <meta:editing-cycles>2</meta:editing-cycles>
    <meta:editing-duration>PT60S</meta:editing-duration>
    <meta:document-statistic meta:page-count="1" meta:paragraph-count="1" meta:word-count="50" meta:character-count="339" meta:row-count="2" meta:non-whitespace-character-count="290"/>
  </office:meta>
</office:document-meta>
</file>